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<text:span text:style-name="T18">30</text:span><text:span text:style-name="T15">.06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5">Глицеринско уље,виласти кључ,хидроген,дестилована вода,медицински алкохол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7">6</text:span><text:span text:style-name="T17">.500,00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oft-page-break/><text:span text:style-name="T10">Ц1</text:span> <text:span text:style-name="T10">= <text:tab/>цен</text:span>а<text:span text:style-name="T10"> понуђача</text:span></text:p>
      <text:p text:style-name="P28"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30</text:span><text:span text:style-name="T15">.06. до <text:s/>03.07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962410091833335940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48906819044554001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41</meta:editing-cycles>
    <meta:print-date>2026-06-22T13:25:26.05</meta:print-date>
    <meta:creation-date>2023-02-02T10:19:00</meta:creation-date>
    <dc:date>2026-06-30T11:46:57.43</dc:date>
    <meta:editing-duration>P1DT39M2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1" meta:character-count="300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